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Test PDF -Job Post</text:p>
      <text:p text:style-name="Normal">Application Open Date- Close Date</text:p>
      <text:p text:style-name="Normal">Job Title</text:p>
      <text:p text:style-name="Normal">Job Description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rlaysha Osborn</meta:initial-creator>
    <dc:creator>Arlaysha Osborn</dc:creator>
    <meta:creation-date>2026-08-05T21:03:00Z</meta:creation-date>
    <dc:date>2026-08-05T21:06:00Z</dc:date>
    <meta:template xlink:href="Normal" xlink:type="simple"/>
    <meta:editing-cycles>1</meta:editing-cycles>
    <meta:editing-duration>PT180S</meta:editing-duration>
    <meta:document-statistic meta:page-count="1" meta:paragraph-count="1" meta:word-count="11" meta:character-count="78" meta:row-count="1" meta:non-whitespace-character-count="68"/>
  </office:meta>
</office:document-meta>
</file>